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 Nova" svg:font-family="'Arial Nova'" style:font-family-generic="swiss" style:font-pitch="variable"/>
    <style:font-face style:name="Bahnschrift" svg:font-family="Bahnschrift" style:font-family-generic="swiss" style:font-pitch="variable"/>
    <style:font-face style:name="Liberation Sans" svg:font-family="'Liberation Sans'" style:font-family-generic="swiss" style:font-pitch="variable"/>
    <style:font-face style:name="Malgun Gothic" svg:font-family="'Malgun Gothic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text-properties style:font-name="Malgun Gothic" fo:font-size="13pt" officeooo:rsid="000f1031" officeooo:paragraph-rsid="000f1031" style:font-size-asian="11.3500003814697pt" style:font-size-complex="13pt"/>
    </style:style>
    <style:style style:name="P2" style:family="paragraph" style:parent-style-name="Standard">
      <style:text-properties style:font-name="Arial Nova" fo:font-size="13pt" officeooo:rsid="000f1031" officeooo:paragraph-rsid="000f1031" style:font-size-asian="11.3500003814697pt" style:font-size-complex="13pt"/>
    </style:style>
    <style:style style:name="P3" style:family="paragraph" style:parent-style-name="Standard">
      <style:text-properties style:font-name="Arial Nova" fo:font-size="13pt" officeooo:rsid="0010a4b0" officeooo:paragraph-rsid="0010a4b0" style:font-size-asian="11.3500003814697pt" style:font-size-complex="13pt"/>
    </style:style>
    <style:style style:name="T1" style:family="text">
      <style:text-properties style:font-name="Bahnschrift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Mairie de LA CHAPELLE AUX BOIS <text:s text:c="31"/>le 30 octobre 2020</text:p>
      <text:p text:style-name="P1">1 place de la Mairie <text:s text:c="2"/></text:p>
      <text:p text:style-name="P1">88240 LA CHAPELLE AUX BOIS</text:p>
      <text:p text:style-name="P1"/>
      <text:p text:style-name="P1"/>
      <text:p text:style-name="P1"><text:tab/><text:tab/><text:tab/><text:tab/><text:tab/><text:tab/><text:tab/><text:tab/><text:tab/><text:tab/><text:tab/>A</text:p>
      <text:p text:style-name="P1"><text:tab/><text:tab/><text:tab/><text:tab/><text:tab/><text:tab/><text:tab/><text:span text:style-name="T1">Mmes et Mrs les Président(e)s</text:span></text:p>
      <text:p text:style-name="P1"><text:span text:style-name="T1"><text:tab/><text:tab/><text:tab/><text:tab/><text:tab/><text:tab/><text:tab/><text:tab/>des associations </text:span></text:p>
      <text:p text:style-name="P1"><text:span text:style-name="T1"><text:tab/><text:tab/><text:tab/><text:tab/><text:tab/><text:tab/> <text:s text:c="6"/><text:tab/> <text:s text:c="5"/>La Chapelle aux Bois</text:span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1"><text:span text:style-name="T1"/></text:p>
      <text:p text:style-name="P2">Mesdames et Messieurs les Président(e)s ,</text:p>
      <text:p text:style-name="P2"/>
      <text:p text:style-name="P2">L’équipe municipale est en train de confectionner le bulletin communal annuel,</text:p>
      <text:p text:style-name="P2"/>
      <text:p text:style-name="P2">Pour ce faire, comme à l’habitude, nous vous sollicitons pour rédiger un petit texte présentant les différentes activités que l’association que vous présidez a pu organiser au cours des années<text:span text:style-name="T3"> 2019 et 2020 </text:span>(car rien n’est paru depuis lors),</text:p>
      <text:p text:style-name="P3">Même si, au vu de la conjoncture sanitaire actuelle, certaines de vos manifestations ont dû être annulées,</text:p>
      <text:p text:style-name="P3"/>
      <text:p text:style-name="P3">Vous pouvez également y faire paraître toute modification survenue pendant cette période, mais aussi vos futurs projets,</text:p>
      <text:p text:style-name="P3"/>
      <text:p text:style-name="P3">Merci de répondre favorablement à cette demande assez rapidement , soit par mail (l’adresse est celle de cet envoi), ou à Monsieur Jean-Pierre Mougenot,</text:p>
      <text:p text:style-name="P3"/>
      <text:p text:style-name="P3">Avec nos remerciements, recevez nos sincères salutations,</text:p>
      <text:p text:style-name="P3"/>
      <text:p text:style-name="P3">Cordialement,</text:p>
      <text:p text:style-name="P3"/>
      <text:p text:style-name="P3">C Léonard</text:p>
      <text:p text:style-name="P3">Présidente de la commission communication</text:p>
      <text:p text:style-name="P3">Pour la Mairie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Arial1" svg:font-family="Arial" style:font-family-generic="swiss"/>
    <style:font-face style:name="Liberation Serif" svg:font-family="'Liberation Serif'" style:font-family-generic="roman" style:font-pitch="variable"/>
    <style:font-face style:name="Arial Nova" svg:font-family="'Arial Nova'" style:font-family-generic="swiss" style:font-pitch="variable"/>
    <style:font-face style:name="Bahnschrift" svg:font-family="Bahnschrift" style:font-family-generic="swiss" style:font-pitch="variable"/>
    <style:font-face style:name="Liberation Sans" svg:font-family="'Liberation Sans'" style:font-family-generic="swiss" style:font-pitch="variable"/>
    <style:font-face style:name="Malgun Gothic" svg:font-family="'Malgun Gothic'" style:font-family-generic="swiss" style:font-pitch="variable"/>
    <style:font-face style:name="Arial" svg:font-family="Arial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Liberation Serif" fo:font-size="12pt" fo:language="fr" fo:country="FR" style:letter-kerning="true" style:font-name-asian="NSimSun" style:font-size-asian="10.5pt" style:language-asian="zh" style:country-asian="CN" style:font-name-complex="Arial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creation-date>2020-10-30T14:11:57.886000000</meta:creation-date>
    <dc:date>2020-10-30T14:30:02.769000000</dc:date>
    <meta:editing-duration>PT7M44S</meta:editing-duration>
    <meta:editing-cycles>2</meta:editing-cycles>
    <meta:generator>LibreOffice/6.4.0.3$Windows_X86_64 LibreOffice_project/b0a288ab3d2d4774cb44b62f04d5d28733ac6df8</meta:generator>
    <meta:document-statistic meta:table-count="0" meta:image-count="0" meta:object-count="0" meta:page-count="1" meta:paragraph-count="18" meta:word-count="164" meta:character-count="1113" meta:non-whitespace-character-count="886"/>
  </office:meta>
</office:document-meta>
</file>